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ralf-kessler.de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ralf-kessler.de/doku.php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ralf-kessler.de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ralf-kessler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