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ralf-kessler.de/doku.php/start" text:style-name="Internet_20_link" text:visited-style-name="Visited_20_Internet_20_Link">Hauptseite</text:a>
<text:a xlink:type="simple" xlink:href="https://wiki.ralf-kessler.de/doku.php/wiki/syntax" text:style-name="Internet_20_link" text:visited-style-name="Visited_20_Internet_20_Link">Wikisyntax</text:a></text:p>
      <text:p text:style-name="Text_20_body"><text:bookmark text:name="wiki:navigation"/>- <text:a xlink:type="simple" xlink:href="#wiki:navigation" text:style-name="Local_20_link" text:visited-style-name="Visited_20_Local_20_Link">Hauptseite</text:a>&lt;br&gt;
- <text:a xlink:type="simple" xlink:href="https://wiki.ralf-kessler.de/doku.php/wiki/syntax" text:style-name="Internet_20_link" text:visited-style-name="Visited_20_Internet_20_Link">Wikisynta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navigation</dc:title>
  </office:meta>
</office:document-meta>
</file>