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54ee133fa1dd758917c64296b435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_1"/><text:bookmark-start text:name="willkommen"/>Willkommen<text:bookmark-end text:name="__RefHeading___willkommen_1"/><text:bookmark-end text:name="willkomme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754ee133fa1dd758917c64296b435c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eses Wiki wurde ursprünglich für den privaten Gebrauch erstellt und beinhaltet diverse Anleitungen und Konfigurationsschreibungen zu verschiedenen Them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