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ralf-kessler.de" text:style-name="Internet_20_link" text:visited-style-name="Visited_20_Internet_20_Link">Homepage</text:a><text:a xlink:type="simple" xlink:href="https://www.ralf-kessler.de/impressum" text:style-name="Internet_20_link" text:visited-style-name="Visited_20_Internet_20_Link">Impress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vbar</dc:title>
  </office:meta>
</office:document-meta>
</file>